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Bold" svg:font-family="Times-Bold" style:font-family-generic="roman"/>
    <style:font-face style:name="Times-Roman" svg:font-family="Times-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list-style-name="">
      <style:paragraph-properties style:text-autospace="none"/>
    </style:style>
    <style:style style:name="P2" style:family="paragraph" style:parent-style-name="Standard" style:list-style-name="">
      <style:paragraph-properties fo:margin-top="0cm" fo:margin-bottom="0.423cm" style:text-autospace="none"/>
      <style:text-properties style:use-window-font-color="true" style:font-name="Times-Bold" fo:font-size="12pt" fo:letter-spacing="normal" fo:font-weight="bold" style:letter-kerning="false" style:font-name-asian="Times-Bold" style:font-size-asian="12pt" style:font-weight-asian="bold" style:font-name-complex="Times-Bold" style:font-size-complex="12pt" style:font-weight-complex="bold"/>
    </style:style>
    <style:style style:name="P3" style:family="paragraph" style:parent-style-name="Standard" style:list-style-name="">
      <style:paragraph-properties fo:margin-top="0cm" fo:margin-bottom="0.423cm" style:text-autospace="none"/>
      <style:text-properties style:use-window-font-color="true"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style:style style:name="T1" style:family="text">
      <style:text-properties style:use-window-font-color="true" style:font-name="Times-Roman" fo:font-size="12pt" fo:letter-spacing="normal" fo:font-weight="normal" style:letter-kerning="false" style:font-name-asian="Times-Roman" style:font-size-asian="12pt" style:font-weight-asian="normal" style:font-name-complex="Times-Roman" style:font-size-complex="12pt"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Slow Fashion mit Persönlichkeit – hier ist die Geschichte von Aert</text:p>
      <text:p text:style-name="P3">In der Südtiroler Gerberei Perwanger wird eine über 200-jährige Tradition der Lederherstellung gepflegt. Hier entstehen in traditioneller Handwerkskunst die Produkte der Marke Aert. Von der Gerbung des robusten Leders bis zur Herstellung der ausgefallenen Aert-Accessoires und Gastronomie-Ideen ist jedes einzelne Stück das Ergebnis von Hingabe, Leidenschaft und einem tiefen Respekt vor der Natur. </text:p>
      <text:p text:style-name="P3">Von den weiten Almwiesen bis zu den schroffen Gipfeln unserer Heimat ist die Alpenwelt für uns keine Kulisse, sondern Verpflichtung und Inspiration für die zeitlose Eleganz der Marke Aert. Jedes Stück von Aert trägt die natürliche Schönheit und raue Individualität der alpinen Landschaft in sich und steht für authentischen Luxus und geschmackvollen Stil.</text:p>
      <text:p text:style-name="P2">Zeitlos, transparent und nachhaltig</text:p>
      <text:p text:style-name="P3">Wahre Schönheit ist zeitlos und unvergänglich - genau wie die Produkte von Aert. Die Produkte von Aert stehen nicht nur für ein individuelles Ambiente, sondern auch für Verantwortung. Durch die Einhaltung strenger Umweltauflagen und die Verwendung erneuerbarer Energien wird eine nachhaltige und umweltfreundliche Produktion gewährleistet. </text:p>
      <text:p text:style-name="P3">Aert ist mehr als eine Marke - Aert ist eine Lebensart. Die Häute für unser Leder beziehen wir ausschließlich aus der Alpenregion. Die robusten Bergrinder bewegen sich auf den Almen frei in der frischen Höhenluft. Gleichzeitig sorgen sie durch Beweidung und Düngung für den Erhalt des Artenreichtums dieser hochgelegenen Wiesen. </text:p>
      <text:p text:style-name="P3">Damit die traditionelle Almwirtschaft auch für künftige Generationen erhalten bleibt, unterstützen wir in enger Partnerschaft auch einige Südtiroler Bergbauernhöfe. Mit diesem Engagement tragen wir nicht nur zum Erhalt der wunderschönen Alpenlandschaft bei. Wir sichern damit auch die Zukunft des charaktervollen Leders für die Accessoires der Marke Aert.</text:p>
      <text:p text:style-name="P2">Schönheit liegt in Einfachheit</text:p>
      <text:p text:style-name="P1"><text:span text:style-name="T1">Die Produkte von Art sind eine Hommage an die rustikale Schönheit in funktionellem und handwerklichem Design. Von Lederschürzen über Grill- und Messertaschen bis hin zu Weinkühlern und Wohnaccessoires - jedes Stück von Aert strahlt Authentizität und Individualität aus. Das besondere Leder der Gerberei Perwanger verleiht den Produkten zusätzlich Langlebigkeit für Generationen und eine charakterstarke, natürliche Schönhei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Bold" svg:font-family="Times-Bold" style:font-family-generic="roman"/>
    <style:font-face style:name="Times-Roman" svg:font-family="Times-Roman" style:font-family-generic="roma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tephan Striewisch</meta:initial-creator>
    <meta:creation-date>2024-04-15T14:13:37</meta:creation-date>
    <dc:date>2024-04-15T14:23:17</dc:date>
    <dc:creator>Stephan Striewisch</dc:creator>
    <meta:editing-duration>PT9M41S</meta:editing-duration>
    <meta:editing-cycles>3</meta:editing-cycles>
    <meta:generator>OpenOffice/4.1.10$Unix OpenOffice.org_project/4110m2$Build-9807</meta:generator>
    <meta:document-statistic meta:table-count="0" meta:image-count="0" meta:object-count="0" meta:page-count="1" meta:paragraph-count="9" meta:word-count="323" meta:character-count="2334"/>
  </office:meta>
</office:document-meta>
</file>